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6pt" fo:font-weight="bold" officeooo:rsid="001f3f8d" officeooo:paragraph-rsid="001f3f8d" style:font-size-asian="14pt" style:font-weight-asian="bold" style:font-size-complex="16pt" style:font-weight-complex="bold"/>
    </style:style>
    <style:style style:name="P2" style:family="paragraph" style:parent-style-name="Standard">
      <style:paragraph-properties fo:text-align="start" style:justify-single-word="false"/>
      <style:text-properties fo:font-size="14pt" fo:font-weight="normal" officeooo:rsid="001f3f8d" officeooo:paragraph-rsid="001f3f8d" style:font-size-asian="12.25pt" style:font-weight-asian="normal" style:font-size-complex="14pt" style:font-weight-complex="normal"/>
    </style:style>
    <style:style style:name="P3" style:family="paragraph" style:parent-style-name="Standard">
      <style:paragraph-properties fo:text-align="start" style:justify-single-word="false"/>
      <style:text-properties fo:font-size="14pt" fo:font-weight="normal" officeooo:rsid="001f3f8d" officeooo:paragraph-rsid="001f3f8d" style:font-size-asian="14pt" style:font-weight-asian="normal" style:font-size-complex="14pt" style:font-weight-complex="normal"/>
    </style:style>
    <style:style style:name="P4" style:family="paragraph" style:parent-style-name="Standard">
      <style:paragraph-properties fo:text-align="start" style:justify-single-word="false"/>
      <style:text-properties fo:font-size="14pt" fo:font-weight="normal" officeooo:rsid="001fcc2e" officeooo:paragraph-rsid="001fcc2e" style:font-size-asian="14pt" style:font-weight-asian="normal" style:font-size-complex="14pt" style:font-weight-complex="normal"/>
    </style:style>
    <style:style style:name="P5" style:family="paragraph" style:parent-style-name="Standard">
      <style:paragraph-properties fo:text-align="start" style:justify-single-word="false"/>
      <style:text-properties fo:font-size="14pt" fo:font-weight="normal" officeooo:rsid="001fe7fc" officeooo:paragraph-rsid="001fe7fc" style:font-size-asian="14pt" style:font-weight-asian="normal" style:font-size-complex="14pt" style:font-weight-complex="normal"/>
    </style:style>
    <style:style style:name="P6" style:family="paragraph" style:parent-style-name="Standard">
      <style:paragraph-properties fo:text-align="start" style:justify-single-word="false"/>
      <style:text-properties fo:font-size="14pt" fo:font-weight="normal" officeooo:rsid="0021a5bc" officeooo:paragraph-rsid="0021a5bc" style:font-size-asian="14pt" style:font-weight-asian="normal" style:font-size-complex="14pt" style:font-weight-complex="normal"/>
    </style:style>
    <style:style style:name="T1" style:family="text">
      <style:text-properties officeooo:rsid="001fcc2e"/>
    </style:style>
    <style:style style:name="T2" style:family="text">
      <style:text-properties officeooo:rsid="0021a5b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Safeguarding Policy</text:p>
      <text:p text:style-name="P1">Dawn Calling Community Interest Company</text:p>
      <text:p text:style-name="P1"/>
      <text:p text:style-name="P2">Dawn Calling Community Interest Company is insured with Markel Direct.</text:p>
      <text:p text:style-name="P2"/>
      <text:p text:style-name="P2">Each individual teacher also has their own insurance policy for teaching classes.</text:p>
      <text:p text:style-name="P2">Each teacher coming into contact with the groups has a PVG background check with Disclosure Scotland.</text:p>
      <text:p text:style-name="P2"/>
      <text:p text:style-name="P3">We have a commitment to safety <text:span text:style-name="T1">and </text:span>actively <text:span text:style-name="T1">work</text:span> to prevent harm and promote the welfare of al<text:span text:style-name="T1">l. </text:span><text:s/>We believe that every individual has the right to feel safe and protected from harm. </text:p>
      <text:p text:style-name="P3"/>
      <text:p text:style-name="P4">Every person teaching classes and representing the company has undergone the relevant training to work with the groups they do, and in the settings they do.</text:p>
      <text:p text:style-name="P4"/>
      <text:p text:style-name="P4">Any concerns will be taken extremely seriously and dealt with promptly and professionally.</text:p>
      <text:p text:style-name="P4"/>
      <text:p text:style-name="P5">We encourage anyone to raise concerns <text:span text:style-name="T2">of unsafe practice </text:span>without fear of reprisal. <text:s/><text:span text:style-name="T2">Confidentiality will be protected throughout the process.</text:span></text:p>
      <text:p text:style-name="P5"/>
      <text:p text:style-name="P6">If you have any safeguarding concerns whatsoever please contact the following email address: <text:s/><text:a xlink:type="simple" xlink:href="mailto:safeguardingdccic@gmail.com" text:style-name="Internet_20_link" text:visited-style-name="Visited_20_Internet_20_Link">safeguardingdccic@gmail.com</text:a></text:p>
      <text:p text:style-name="P6"/>
      <text:p text:style-name="P6">This email address is picked up by safeguarding officer not by any of the teachers that come into contact with the groups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GB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GB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8-11T17:54:37.345000000</meta:creation-date>
    <dc:date>2026-08-11T18:49:52.236000000</dc:date>
    <meta:editing-duration>PT4M34S</meta:editing-duration>
    <meta:editing-cycles>1</meta:editing-cycles>
    <meta:document-statistic meta:table-count="0" meta:image-count="0" meta:object-count="0" meta:page-count="1" meta:paragraph-count="11" meta:word-count="173" meta:character-count="1123" meta:non-whitespace-character-count="957"/>
    <meta:generator>LibreOffice/7.0.1.2$Windows_X86_64 LibreOffice_project/7cbcfc562f6eb6708b5ff7d7397325de9e764452</meta:generator>
  </office:meta>
</office:document-meta>
</file>